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</office:font-face-decls>
  <office:automatic-styles>
    <style:style style:name="Tabella1" style:family="table">
      <style:table-properties style:width="17.007cm" fo:margin-left="0cm" fo:margin-top="0cm" fo:margin-bottom="0cm" table:align="left" style:writing-mode="page"/>
    </style:style>
    <style:style style:name="Tabella1.A" style:family="table-column">
      <style:table-column-properties style:column-width="5.424cm"/>
    </style:style>
    <style:style style:name="Tabella1.B" style:family="table-column">
      <style:table-column-properties style:column-width="4.6cm"/>
    </style:style>
    <style:style style:name="Tabella1.C" style:family="table-column">
      <style:table-column-properties style:column-width="6.983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="0.026cm" fo:border="none"/>
    </style:style>
    <style:style style:name="Tabella1.8" style:family="table-row">
      <style:table-row-properties style:row-height="0.002cm" fo:keep-together="auto"/>
    </style:style>
    <style:style style:name="P1" style:family="paragraph" style:parent-style-name="List_20_Paragraph">
      <style:paragraph-properties fo:margin-top="0cm" fo:margin-bottom="0.282cm" style:contextual-spacing="false" fo:line-height="125%" fo:text-align="justify" style:justify-single-word="false"/>
      <style:text-properties officeooo:paragraph-rsid="00003ff3"/>
    </style:style>
    <style:style style:name="P2" style:family="paragraph" style:parent-style-name="List_20_Paragraph">
      <style:paragraph-properties fo:margin-top="0cm" fo:margin-bottom="0.282cm" style:contextual-spacing="false" fo:line-height="125%" fo:text-align="justify" style:justify-single-word="false" fo:break-before="page"/>
      <style:text-properties officeooo:paragraph-rsid="00003ff3"/>
    </style:style>
    <style:style style:name="P3" style:family="paragraph" style:parent-style-name="List_20_Paragraph">
      <style:paragraph-properties fo:margin-left="1.251cm" fo:margin-top="0cm" fo:margin-bottom="0.282cm" style:contextual-spacing="false" fo:line-height="125%" fo:text-align="justify" style:justify-single-word="false" fo:text-indent="0cm" style:auto-text-indent="false"/>
      <style:text-properties officeooo:paragraph-rsid="00003ff3"/>
    </style:style>
    <style:style style:name="P4" style:family="paragraph" style:parent-style-name="List_20_Paragraph">
      <style:paragraph-properties fo:margin-top="0cm" fo:margin-bottom="0.282cm" style:contextual-spacing="false" fo:line-height="125%" fo:text-align="center" style:justify-single-word="false"/>
      <style:text-properties officeooo:paragraph-rsid="00003ff3"/>
    </style:style>
    <style:style style:name="P5" style:family="paragraph" style:parent-style-name="List_20_Paragraph">
      <style:paragraph-properties fo:margin-top="0cm" fo:margin-bottom="0.282cm" style:contextual-spacing="false" fo:line-height="125%" fo:text-align="end" style:justify-single-word="false"/>
      <style:text-properties officeooo:paragraph-rsid="00003ff3"/>
    </style:style>
    <style:style style:name="P6" style:family="paragraph" style:parent-style-name="List_20_Paragraph">
      <style:paragraph-properties fo:margin-top="0cm" fo:margin-bottom="0.282cm" style:contextual-spacing="false" fo:line-height="125%" fo:text-align="center" style:justify-single-word="false"/>
      <style:text-properties fo:font-size="16pt" officeooo:paragraph-rsid="00003ff3" style:font-size-asian="16pt" style:font-size-complex="16pt"/>
    </style:style>
    <style:style style:name="P7" style:family="paragraph" style:parent-style-name="List_20_Paragraph">
      <style:paragraph-properties fo:margin-top="0cm" fo:margin-bottom="0.282cm" style:contextual-spacing="false" fo:line-height="125%" fo:text-align="center" style:justify-single-word="false"/>
      <style:text-properties fo:font-size="16pt" fo:font-weight="bold" officeooo:paragraph-rsid="00003ff3" style:font-size-asian="16pt" style:font-weight-asian="bold" style:font-size-complex="16pt" style:font-weight-complex="bold"/>
    </style:style>
    <style:style style:name="P8" style:family="paragraph" style:parent-style-name="List_20_Paragraph">
      <style:paragraph-properties fo:margin-top="0cm" fo:margin-bottom="0.282cm" style:contextual-spacing="false" fo:line-height="125%" fo:text-align="center" style:justify-single-word="false"/>
      <style:text-properties fo:font-size="20pt" fo:font-weight="bold" officeooo:paragraph-rsid="00003ff3" style:font-size-asian="20pt" style:font-weight-asian="bold" style:font-size-complex="20pt" style:font-weight-complex="bold"/>
    </style:style>
    <style:style style:name="P9" style:family="paragraph" style:parent-style-name="List_20_Paragraph">
      <style:paragraph-properties fo:margin-top="0cm" fo:margin-bottom="0.282cm" style:contextual-spacing="false" fo:line-height="125%" fo:text-align="center" style:justify-single-word="false"/>
      <style:text-properties fo:font-weight="bold" officeooo:paragraph-rsid="00003ff3" style:font-weight-asian="bold" style:font-weight-complex="bold"/>
    </style:style>
    <style:style style:name="P10" style:family="paragraph" style:parent-style-name="List_20_Paragraph">
      <style:paragraph-properties fo:margin-top="0cm" fo:margin-bottom="0.282cm" style:contextual-spacing="false" fo:line-height="125%" fo:text-align="justify" style:justify-single-word="false"/>
      <style:text-properties fo:font-style="italic" officeooo:paragraph-rsid="00003ff3" style:font-style-asian="italic" style:font-style-complex="italic"/>
    </style:style>
    <style:style style:name="P11" style:family="paragraph" style:parent-style-name="List_20_Paragraph">
      <loext:graphic-properties draw:fill="solid" draw:fill-color="#4c94d8"/>
      <style:paragraph-properties fo:margin-top="0cm" fo:margin-bottom="0.282cm" style:contextual-spacing="false" fo:line-height="125%" fo:text-align="center" style:justify-single-word="false" fo:background-color="#4c94d8"/>
      <style:text-properties officeooo:paragraph-rsid="00003ff3"/>
    </style:style>
    <style:style style:name="P12" style:family="paragraph" style:parent-style-name="List_20_Paragraph">
      <style:paragraph-properties fo:margin-top="0cm" fo:margin-bottom="0.282cm" style:contextual-spacing="false" fo:line-height="125%" fo:text-align="justify" style:justify-single-word="false"/>
      <style:text-properties officeooo:paragraph-rsid="00003ff3"/>
    </style:style>
    <style:style style:name="P13" style:family="paragraph" style:parent-style-name="List_20_Paragraph">
      <style:paragraph-properties fo:margin-left="1.251cm" fo:margin-top="0cm" fo:margin-bottom="0.282cm" style:contextual-spacing="false" fo:line-height="125%" fo:text-align="justify" style:justify-single-word="false" fo:text-indent="0cm" style:auto-text-indent="false"/>
      <style:text-properties officeooo:paragraph-rsid="00003ff3"/>
    </style:style>
    <style:style style:name="P14" style:family="paragraph" style:parent-style-name="List_20_Paragraph">
      <style:paragraph-properties fo:margin-top="0cm" fo:margin-bottom="0.282cm" style:contextual-spacing="false" fo:line-height="125%" fo:text-align="justify" style:justify-single-word="false"/>
      <style:text-properties fo:font-weight="bold" officeooo:paragraph-rsid="00003ff3" style:font-weight-asian="bold" style:font-weight-complex="bold"/>
    </style:style>
    <style:style style:name="P15" style:family="paragraph">
      <loext:graphic-properties draw:fill="solid" draw:fill-color="#a0a0a0"/>
      <style:paragraph-properties fo:text-align="center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042e3e" style:font-weight-asian="bold" style:font-weight-complex="bold"/>
    </style:style>
    <style:style style:name="T4" style:family="text">
      <style:text-properties fo:font-weight="bold" fo:background-color="#ffff00" loext:char-shading-value="0" style:font-weight-asian="bold" style:font-weight-complex="bold"/>
    </style:style>
    <style:style style:name="T5" style:family="text">
      <style:text-properties fo:color="#ffffff" loext:opacity="100%" fo:font-weight="bold" style:font-weight-asian="bold" style:font-weight-complex="bold">
        <loext:char-complex-color loext:theme-type="light1" loext:color-type="theme"/>
      </style:text-properties>
    </style:style>
    <style:style style:name="T6" style:family="text">
      <style:text-properties style:font-name="Segoe UI Symbol" style:font-name-complex="Segoe UI Symbol1"/>
    </style:style>
    <style:style style:name="T7" style:family="text">
      <style:text-properties fo:background-color="#ffff00" loext:char-shading-value="0"/>
    </style:style>
    <style:style style:name="T8" style:family="text">
      <style:text-properties officeooo:rsid="00042e3e" fo:background-color="#ffff00" loext:char-shading-value="0"/>
    </style:style>
    <style:style style:name="T9" style:family="text">
      <style:text-properties officeooo:rsid="00003ff3"/>
    </style:style>
    <style:style style:name="T10" style:family="text">
      <style:text-properties officeooo:rsid="0002a193"/>
    </style:style>
    <style:style style:name="T11" style:family="text">
      <style:text-properties officeooo:rsid="00042e3e"/>
    </style:style>
    <style:style style:name="T12" style:family="text">
      <style:text-properties fo:background-color="transparent" loext:char-shading-value="0"/>
    </style:style>
    <style:style style:name="T13" style:family="text">
      <style:text-properties officeooo:rsid="00042e3e" fo:background-color="transparent" loext:char-shading-value="0"/>
    </style:style>
    <style:style style:name="T14" style:family="text">
      <style:text-properties officeooo:rsid="00042e3e" fo:background-color="transparent" loext:char-shading-value="0"/>
    </style:style>
    <style:style style:name="T15" style:family="text">
      <style:text-properties fo:background-color="transparent" loext:char-shading-value="0"/>
    </style:style>
    <style:style style:name="gr1" style:family="graphic">
      <style:graphic-properties draw:stroke="none" svg:stroke-width="0cm" draw:fill="solid" draw:fill-color="#a0a0a0" draw:textarea-horizontal-align="center" draw:textarea-vertical-align="top" draw:auto-grow-height="false" loext:decorative="false" fo:margin-left="0cm" fo:margin-right="0cm" fo:margin-top="0cm" fo:margin-bottom="0.282cm" style:run-through="foreground" style:wrap="none" style:vertical-pos="top" style:vertical-rel="baseline" style:horizontal-pos="center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ALLEGATO B</text:p>
      <text:p text:style-name="P4"><text:line-break/>alla Determinazione del Responsabile del Servizio Tecnico <text:span text:style-name="T15">n. </text:span><text:span text:style-name="T14">244 </text:span><text:span text:style-name="T15">del </text:span><text:span text:style-name="T14">03/09/2026</text:span></text:p>
      <text:p text:style-name="P4"><text:span text:style-name="T7"/></text:p>
      <text:p text:style-name="P11" loext:marker-style-name="T5"><text:span text:style-name="T5">SCHEMA DI DOMANDA , ISTANZA DI CONCESSIONE IN USO NON ESCLUSIVO DELLO STADIO COMUNALE</text:span></text:p>
      <text:p text:style-name="P5"/>
      <text:p text:style-name="P5">Al Comune di Villaperuccio<text:line-break/>Ufficio Tecnico<text:line-break/><text:a xlink:type="simple" xlink:href="mailto:protocollo@pec.comune.villaperuccio.ci.it" text:style-name="Internet_20_link" text:visited-style-name="Visited_20_Internet_20_Link"><text:span text:style-name="Internet_20_link">protocollo@pec.comune.villaperuccio.ci.it</text:span></text:a></text:p>
      <text:p text:style-name="P5"><text:span text:style-name="Internet_20_link"/></text:p>
      <text:p text:style-name="P1" loext:marker-style-name="T2"><text:span text:style-name="T2">OGGETTO: ISTANZA DI CONCESSIONE IN USO NON ESCLUSIVO DELLO STADIO COMUNALE, AI SENSI DELL'AVVISO PUBBLICO APPROVATO CON DETERMINAZIONE DEL RESPONSABILE DEL SERVIZIO TECNICO N. </text:span><text:span text:style-name="T3">244 </text:span><text:span text:style-name="T2">DEL </text:span><text:span text:style-name="T3">03/09/2026</text:span><text:span text:style-name="T2">.</text:span></text:p>
      <text:p text:style-name="P1"/>
      <text:p text:style-name="P1"/>
      <text:p text:style-name="P1"/>
      <text:p text:style-name="P1">Il/La sottoscritto/a ________________________________________<text:span text:style-name="T2">, nato/a a __________________ il ________, in qualità di legale rappresentante dell'Associazione/Società Sportiva Dilettantistica denominata **</text:span>______________________________________**, con sede legale in __________________________________________, via __________________________________________, n. ____, C.F./P.IVA __________________________________________, PEC/e-mail __________________________________________, tel. __________________, <text:span text:style-name="T9">cell.____________</text:span></text:p>
      <text:p text:style-name="P6"><text:span text:style-name="T2"/></text:p>
      <text:p text:style-name="P7">CHIEDE</text:p>
      <text:p text:style-name="P1">la concessione in uso non esclusivo dello Stadio Comunale per la stagione sportiva __________, ai sensi e per gli effetti dell'atto di indirizzo approvato con deliberazione di Giunta Comunale n. <text:span text:style-name="T10">42 del 27/08/2026</text:span> e dell'Avviso pubblico di cui in oggetto.</text:p>
      <text:p text:style-name="P9">A tal fine, consapevole delle sanzioni penali previste in caso di dichiarazioni mendaci ai sensi dell'art. 76 del D.P.R. 445/2000,</text:p>
      <text:p text:style-name="P4"><text:soft-page-break/><text:span text:style-name="T2">DICHIARA</text:span></text:p>
      <text:p text:style-name="P1">a) che l'Associazione/Società è iscritta all'Albo comunale delle Associazioni del Comune di Villaperuccio al n. ______ del __________ <text:span text:style-name="T1">(ovvero, se non ancora iscritta: che contestualmente al presente atto viene presentata istanza di iscrizione all'Albo comunale)</text:span>;</text:p>
      <text:p text:style-name="P1">b) che l'Associazione/Società opera senza scopo di lucro, come risulta dall'art. ____ dello Statuto/Atto costitutivo, di cui si allega copia;</text:p>
      <text:p text:style-name="P1">c) che l'Associazione/Società persegue finalità statutarie orientate alla promozione della pratica sportiva, alla formazione dei giovani e/o allo svolgimento di attività di interesse sociale, come risulta dall'art. ____ dello Statuto;</text:p>
      <text:p text:style-name="P1">d) che l'Associazione/Società conta n. ______ affiliati praticanti, di cui n. ______ appartenenti a settori giovanili (<text:span text:style-name="T1">under</text:span> 18);</text:p>
      <text:p text:style-name="P1" loext:marker-style-name="T1">e) <text:span text:style-name="T1">(barrare la casella che interessa)</text:span></text:p>
      <text:p text:style-name="P3"><text:span text:style-name="T6">☐</text:span> che l'Associazione/Società partecipa, per la stagione di riferimento, al seguente campionato ufficiale riconosciuto dal CONI/da ente di promozione sportiva: __________________________________________, categoria/livello __________________________________________;<text:line-break/><text:span text:style-name="T6">☐</text:span> che l'Associazione/Società non partecipa a campionati ufficiali per la stagione di riferimento;</text:p>
      <text:p text:style-name="P3" loext:marker-style-name="T1">f) <text:span text:style-name="T1">(barrare la casella che interessa)</text:span></text:p>
      <text:p text:style-name="P3"><text:span text:style-name="T6">☐</text:span> che l'Associazione/Società svolge attività di avviamento allo sport rivolte a minori, persone con disabilità o categorie sociali svantaggiate, come di seguito descritto: __________________________________________;<text:line-break/><text:span text:style-name="T6">☐</text:span> che l'Associazione/Società non svolge le attività di cui sopra;</text:p>
      <text:p text:style-name="P1">g) di aver preso visione dell'Avviso pubblico e dello schema di convenzione allegato alla Determinazione n. <text:span text:style-name="T11">244</text:span> del <text:span text:style-name="T11">03/09/2026</text:span>, e di accettarne integralmente il contenuto, ivi compreso il carattere non esclusivo della concessione in uso richiesta e l'impegno al versamento del canone annuo di € 2.000,00 secondo le modalità stabilite dalla deliberazione di Giunta Municipale n. 36 del 16/07/2026;</text:p>
      <text:p text:style-name="P1">h) di impegnarsi a comunicare tempestivamente al Comune ogni variazione dei requisiti dichiarati con la presente istanza.</text:p>
      <text:p text:style-name="P2"><text:span text:style-name="T2">INDICA</text:span>, a titolo di programma di massima e salvo il successivo coordinamento con il Responsabile del Servizio Tecnico, i seguenti giorni e orari di utilizzo richiesti: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header-rows>
          <table:table-row table:style-name="Tabella1.1">
            <table:table-cell table:style-name="Tabella1.A1" office:value-type="string">
              <text:p text:style-name="P1" loext:marker-style-name="T2"><text:span text:style-name="T2">Giorno della settimana</text:span></text:p>
            </table:table-cell>
            <table:table-cell table:style-name="Tabella1.A1" office:value-type="string">
              <text:p text:style-name="P1" loext:marker-style-name="T2"><text:span text:style-name="T2">Orario indicativo</text:span></text:p>
            </table:table-cell>
            <table:table-cell table:style-name="Tabella1.A1" office:value-type="string">
              <text:p text:style-name="P1" loext:marker-style-name="T2"><text:span text:style-name="T2">Tipo di attività (allenamento/gara)</text:span></text:p>
            </table:table-cell>
          </table:table-row>
        </table:table-header-rows>
        <table:table-row table:style-name="Tabella1.1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</table:table-row>
        <table:table-row table:style-name="Tabella1.1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</table:table-row>
        <table:table-row table:style-name="Tabella1.1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</table:table-row>
        <table:table-row table:style-name="Tabella1.1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</table:table-row>
        <table:table-row table:style-name="Tabella1.1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</table:table-row>
        <table:table-row table:style-name="Tabella1.1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4" loext:marker-style-name="T2"/>
          </table:table-cell>
        </table:table-row>
        <table:table-row table:style-name="Tabella1.8">
          <table:table-cell table:style-name="Tabella1.A1" office:value-type="string">
            <text:p text:style-name="P14" loext:marker-style-name="T2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8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8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</table:table>
      <text:p text:style-name="P1"><text:span text:style-name="T2"/></text:p>
      <text:p text:style-name="P1"><text:span text:style-name="T2"/></text:p>
      <text:p text:style-name="P1"><text:span text:style-name="T2">ALLEGA</text:span> alla presente istanza:</text:p>
      <text:p text:style-name="P1"><text:span text:style-name="T6">☐</text:span> copia dell'atto costitutivo e dello statuto dell'Associazione/Società;</text:p>
      <text:p text:style-name="P1"><text:span text:style-name="T6">☐</text:span> copia del documento di identità in corso di validità del legale rappresentante;</text:p>
      <text:p text:style-name="P1"><text:span text:style-name="T6">☐</text:span> programma di massima delle attività sportive per la stagione di riferimento;</text:p>
      <text:p text:style-name="P1"><text:span text:style-name="T6">☐</text:span> eventuale documentazione a supporto delle dichiarazioni di cui alle lett. e) ed f).</text:p>
      <text:p text:style-name="P1">Luogo e data __________________________</text:p>
      <text:p text:style-name="P1">Il Legale Rappresentante</text:p>
      <text:p text:style-name="P1"><draw:rect text:anchor-type="as-char" draw:z-index="0" draw:name="Forma1" draw:style-name="gr1" draw:text-style-name="P15" svg:width="16.003cm" svg:height="0.054cm"><text:p/></draw:rect></text:p>
      <text:p text:style-name="P1">(firma)</text:p>
      <text:p text:style-name="P1"><draw:rect text:anchor-type="as-char" draw:z-index="1" draw:name="Forma2" draw:style-name="gr1" draw:text-style-name="P15" svg:width="16.003cm" svg:height="0.054cm"><text:p/></draw:rect></text:p>
      <text:p text:style-name="P10">Informativa privacy: i dati personali raccolti con la presente istanza sono trattati dal Comune di Villaperuccio, in qualità di titolare del trattamento, esclusivamente ai fini dell'istruttoria e della gestione del procedimento di cui al presente Avviso, ai sensi del Regolamento (UE) 2016/679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6T08:43:46.332000000</meta:creation-date>
    <dc:date>2026-09-03T08:47:03.063000000</dc:date>
    <meta:editing-duration>PT7M51S</meta:editing-duration>
    <meta:editing-cycles>4</meta:editing-cycles>
    <meta:generator>LibreOffice/7.6.2.1$Windows_X86_64 LibreOffice_project/56f7684011345957bbf33a7ee678afaf4d2ba333</meta:generator>
    <meta:document-statistic meta:table-count="1" meta:image-count="0" meta:object-count="0" meta:page-count="3" meta:paragraph-count="35" meta:word-count="554" meta:character-count="4320" meta:non-whitespace-character-count="3798"/>
  </office:meta>
</office:document-meta>
</file>